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Regular" style:font-pitch="variable" style:font-charset="x-symbol"/>
    <style:font-face style:name="Symbol" svg:font-family="Symbol" style:font-adornments="Κανονικά" style:font-family-generic="roman" style:font-pitch="variable" style:font-charset="x-symbol"/>
    <style:font-face style:name="Mangal1" svg:font-family="Mangal"/>
    <style:font-face style:name="Courier New" svg:font-family="'Courier New'" style:font-adornments="Κανονικά" style:font-family-generic="modern" style:font-pitch="fixed"/>
    <style:font-face style:name="Arial1" svg:font-family="Arial" style:font-family-generic="roman" style:font-pitch="variable"/>
    <style:font-face style:name="Calibri" svg:font-family="Calibri" style:font-family-generic="roman" style:font-pitch="variable"/>
    <style:font-face style:name="Segoe UI" svg:font-family="'Segoe UI'" style:font-family-generic="roman" style:font-pitch="variable"/>
    <style:font-face style:name="Tahoma" svg:font-family="Tahoma" style:font-family-generic="roman" style:font-pitch="variable"/>
    <style:font-face style:name="Arial" svg:font-family="Arial" style:font-family-generic="swiss" style:font-pitch="variable"/>
    <style:font-face style:name="F" svg:font-family="" style:font-family-generic="system" style:font-pitch="variable"/>
    <style:font-face style:name="Arial2" svg:font-family="Arial"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automatic-styles>
    <style:style style:name="P1" style:family="paragraph" style:parent-style-name="Standard">
      <style:paragraph-properties fo:line-height="150%" fo:text-align="center" style:justify-single-word="false"/>
      <style:text-properties style:font-name="Arial1" style:font-name-complex="Arial2"/>
    </style:style>
    <style:style style:name="P2" style:family="paragraph" style:parent-style-name="Standard">
      <style:paragraph-properties fo:line-height="150%" fo:text-align="center" style:justify-single-word="false"/>
      <style:text-properties style:font-name="Arial1" fo:font-size="12pt" fo:font-weight="bold" style:font-size-asian="12pt" style:font-weight-asian="bold" style:font-name-complex="Arial2" style:font-size-complex="12pt"/>
    </style:style>
    <style:style style:name="P3" style:family="paragraph" style:parent-style-name="Standard">
      <style:paragraph-properties fo:text-align="justify" style:justify-single-word="false"/>
    </style:style>
    <style:style style:name="P4" style:family="paragraph" style:parent-style-name="Standard">
      <style:paragraph-properties fo:line-height="150%" fo:text-align="center" style:justify-single-word="false"/>
    </style:style>
    <style:style style:name="P5" style:family="paragraph" style:parent-style-name="Standard">
      <style:paragraph-properties fo:text-align="center" style:justify-single-word="false" fo:background-color="#d9d9d9" fo:padding-left="0.141cm" fo:padding-right="0.141cm" fo:padding-top="0.035cm" fo:padding-bottom="0.035cm" fo:border="0.018cm solid #00000a">
        <style:background-image/>
      </style:paragraph-properties>
    </style:style>
    <style:style style:name="P6" style:family="paragraph" style:parent-style-name="Standard">
      <style:paragraph-properties fo:margin-top="0cm" fo:margin-bottom="0cm" fo:line-height="100%"/>
      <style:text-properties style:font-name="Arial1" style:font-name-complex="Arial2"/>
    </style:style>
    <style:style style:name="P7" style:family="paragraph" style:parent-style-name="Standard">
      <style:paragraph-properties fo:margin-top="0cm" fo:margin-bottom="0cm" fo:line-height="100%" fo:text-align="justify" style:justify-single-word="false"/>
      <style:text-properties style:font-name="Arial1" fo:font-size="12pt" style:font-size-asian="12pt" style:font-name-complex="Arial2" style:font-size-complex="12pt"/>
    </style:style>
    <style:style style:name="P8" style:family="paragraph" style:parent-style-name="Standard">
      <style:paragraph-properties fo:margin-top="0cm" fo:margin-bottom="0cm" fo:line-height="100%" fo:text-align="justify" style:justify-single-word="false"/>
    </style:style>
    <style:style style:name="P9" style:family="paragraph" style:parent-style-name="Text_20_body">
      <style:paragraph-properties fo:margin-top="0cm" fo:margin-bottom="0cm" fo:line-height="150%" fo:text-align="center" style:justify-single-word="false"/>
    </style:style>
    <style:style style:name="P10" style:family="paragraph" style:parent-style-name="Text_20_body">
      <style:paragraph-properties fo:margin-top="0cm" fo:margin-bottom="0cm" fo:line-height="150%" fo:text-align="center" style:justify-single-word="false"/>
      <style:text-properties style:font-name="Arial1" fo:font-size="14pt" style:font-size-asian="14pt" style:font-name-complex="Arial2" style:font-size-complex="14pt"/>
    </style:style>
    <style:style style:name="P11" style:family="paragraph" style:parent-style-name="Text_20_body">
      <style:paragraph-properties fo:margin-top="0cm" fo:margin-bottom="0cm" fo:text-align="justify" style:justify-single-word="false"/>
      <style:text-properties style:font-name="Arial1" fo:font-size="12pt" style:font-size-asian="12pt" style:font-name-complex="Arial2" style:font-size-complex="12pt"/>
    </style:style>
    <style:style style:name="P12" style:family="paragraph" style:parent-style-name="Text_20_body">
      <style:paragraph-properties fo:margin-top="0cm" fo:margin-bottom="0cm" fo:text-align="justify" style:justify-single-word="false"/>
      <style:text-properties style:font-name="Arial1" fo:font-size="12pt" fo:font-weight="bold" style:font-size-asian="12pt" style:font-weight-asian="bold" style:font-name-complex="Arial2" style:font-size-complex="12pt" style:font-weight-complex="bold"/>
    </style:style>
    <style:style style:name="P13" style:family="paragraph" style:parent-style-name="Text_20_body">
      <style:paragraph-properties fo:margin-top="0cm" fo:margin-bottom="0cm" fo:text-align="justify" style:justify-single-word="false"/>
    </style:style>
    <style:style style:name="P14" style:family="paragraph" style:parent-style-name="Text_20_body" style:master-page-name="Standard">
      <style:paragraph-properties fo:margin-top="0cm" fo:margin-bottom="0cm" fo:line-height="150%" fo:text-align="center" style:justify-single-word="false" style:page-number="auto"/>
    </style:style>
    <style:style style:name="P15" style:family="paragraph" style:parent-style-name="Text_20_body" style:list-style-name="WWNum1">
      <style:paragraph-properties fo:margin-left="0cm" fo:margin-right="0cm" fo:margin-top="0cm" fo:margin-bottom="0cm" fo:text-align="justify" style:justify-single-word="false" fo:text-indent="0cm" style:auto-text-indent="false"/>
    </style:style>
    <style:style style:name="T1" style:family="text">
      <style:text-properties style:font-name="Arial1" fo:font-size="14pt" fo:letter-spacing="0.035cm" fo:font-weight="bold" style:font-size-asian="14pt" style:font-weight-asian="bold" style:font-name-complex="Arial2" style:font-size-complex="14pt" style:font-weight-complex="bold"/>
    </style:style>
    <style:style style:name="T2" style:family="text">
      <style:text-properties style:font-name="Arial1" fo:font-size="12pt" style:font-size-asian="12pt" style:font-name-complex="Arial2" style:font-size-complex="12pt"/>
    </style:style>
    <style:style style:name="T3" style:family="text">
      <style:text-properties style:font-name="Arial1" fo:font-size="12pt" fo:language="en" fo:country="US" style:font-size-asian="12pt" style:font-name-complex="Arial2" style:font-size-complex="12pt"/>
    </style:style>
    <style:style style:name="T4" style:family="text">
      <style:text-properties style:font-name="Arial1" fo:font-size="12pt" fo:font-weight="bold" style:font-size-asian="12pt" style:font-weight-asian="bold" style:font-name-complex="Arial2" style:font-size-complex="12pt"/>
    </style:style>
    <style:style style:name="T5" style:family="text">
      <style:text-properties style:font-name="Arial1" fo:font-size="12pt" fo:font-weight="bold" style:font-size-asian="12pt" style:font-weight-asian="bold" style:font-name-complex="Arial2" style:font-size-complex="12pt"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4"><text:span text:style-name="T1">ΟΧΙ ΣΤΟΝ ΙΜΠΕΡΙΑΛΙΣΤΙΚΟ ΠΟΛΕΜΟ.</text:span></text:p>
      <text:p text:style-name="P9"><text:span text:style-name="T1">ΚΑΜΙΑ ΕΜΠΛΟΚΗ – ΚΑΜΙΑ ΣΥΜΜΕΤΟΧΗ ΤΗΣ ΕΛΛΑΔΑΣ ΣΤΟΥΣ ΔΟΛΟΦΟΝΙΚΟΥΣ ΣΧΕΔΙΑΣΜΟΥΣ ΗΠΑ – ΝΑΤΟ – Ε.Ε.</text:span></text:p>
      <text:p text:style-name="P10"/>
      <text:p text:style-name="P5"><text:span text:style-name="T1">ΟΛΟΙ ΣΤΗΝ ΠΛΑΤΕΙΑ ΔΗΜΟΤΙΚΗΣ ΑΓΟΡΑΣ <text:s/>ΤΗΝ ΠΕΜΠΤΗ </text:span></text:p>
      <text:p text:style-name="P5"><text:span text:style-name="T1">3 ΜΑΡΤΙΟΥ στις 7μ.μ.</text:span></text:p>
      <text:p text:style-name="P6"/>
      <text:p text:style-name="P8"><text:span text:style-name="T2">Η απαράδεκτη εισβολή της Ρωσίας στο έδαφος της Ουκρανίας είναι η τυπική έναρξη ενός πολέμου που προετοιμαζόταν για καιρό στο έδαφος της συσσωρευμένης έντασηςκαι του σκληρού ανταγωνισμού ΗΠΑ/ΝΑΤΟ- ΕΕ- Ρωσίας στην ευρύτερη περιοχή της Ανατολικής Ευρώπης και όχι μόνο, για τα κέρδη των μεγάλων μονοπωλιακών ομίλων. Έναν σκληρό ανταγωνισμό που οδηγεί σε ένα ακόμη ιμπεριαλιστικό πόλεμο στην Ευρώπη, 23 χρόνια μετά τη Γιουγκοσλαβία. </text:span></text:p>
      <text:p text:style-name="P7"/>
      <text:p text:style-name="P8"><text:span text:style-name="T2">Η χρήση στρατιωτικών μέσων που παίρνει τη σκυτάλη από τη διπλωματία και τους προσωρινούς συμβιβασμούς, έχει στόχο την επικράτηση στην κούρσα για τις σφαίρες επιρροής, το ποιος θα έχει μεγαλύτερο έλεγχο στην παραγωγή και μεταφορά ενέργειας, ποια ιμπεριαλιστικά κράτη και οργανισμοί θα αποκτήσουν το πάνω χέρι για λογαριασμό των μονοπωλίων που αρπάζουν τον πλούτο που παράγει η εργατική τάξη σε κάθε περιοχή. </text:span></text:p>
      <text:p text:style-name="P7"/>
      <text:p text:style-name="P8"><text:span text:style-name="T2">Η για πάνω από 30 χρόνια προσπάθεια να οπλίσουν με μίσος τον ένα λαό απέναντι στον άλλον, λαούς που ζούσαν για δεκαετίες αδελφωμένοι, φανερώνει ότι το βάρβαρο εκμεταλλευτικό σύστημα δεν διστάζει να τους οπλίζει και να τους βάζει να αλληλοεξοντωθούν, προκειμένου να συνεχίσουν να μετρούν κέρδη μια χούφτα πολυεθνικές. </text:span></text:p>
      <text:p text:style-name="P7"/>
      <text:p text:style-name="P8"><text:span text:style-name="T2">Η πολεμική αντιπαράθεση στην Ουκρανία όμως δεν αφορά μόνο τους δυο λαούς. Αφορά όλους τους λαούς, την εργατική τάξη όλου του κόσμου γιατί οι αιτίες που αιματοκύλησαν και δολοφονούν τους λαούς στα Βαλκάνια, στη Μέση Ανατολή, στην Ασία, στη Λατινική Αμερική κρύβονται και σήμερα πίσω από την απαράδεκτη στρατιωτική επέμβαση και εισβολή της Ρωσίας στην Ουκρανία. </text:span></text:p>
      <text:p text:style-name="P7"/>
      <text:p text:style-name="P13"><text:span text:style-name="T2">Η εμπλοκή της Ελλάδας για λογαριασμό της </text:span><text:span text:style-name="T3">E</text:span><text:span text:style-name="T2">υρωατλαντικής δολοφονικής συμμαχίας που έχουν προάγει και αποφασίσει όλες οι ελληνικές κυβερνήσεις με την εγκατάσταση νέων αμερικανοΝΑΤΟϊκών βάσεων στη χώρα βάζει τον λαό μας σε μεγάλους κινδύνους. </text:span></text:p>
      <text:p text:style-name="P11"/>
      <text:p text:style-name="P13"><text:span text:style-name="T2">Η αποστολή στρατιωτικού υλικού στην Ουκρανία, η αναβάθμιση και επέκταση της βάσης της Σούδας, η μετατροπή της Αλεξανδρούπολης σε κόμβο μεταφοράς και προώθησης στρατιωτικών δυνάμεων προς την Ανατολική Ευρώπη, βάζει στο στόχαστρο τον λαό μας. Ο λαός των Χανίων βλέπει την πόλη του να μετατρέπεται ολοένα και περισσότερο σε ορμητήριο φονιάδων των λαών αλλά και σε μαγνήτη κινδύνων. Δεκάδες είναι τα πολεμικά πλοία του ΝΑΤΟ που ελλιμενίζονται πλέον στην Σούδα , ενώ η βάση έχει στοχοποιηθεί ανοικτά από τους ανταγωνιστές των ΗΠΑ, όπως </text:span><text:soft-page-break/><text:span text:style-name="T2">η Ρωσία που συγκεντρώνει πολεμικά πλοία νότια της Κρήτης. Το αεροπλανοφόρο Τρούμαν που έδεσε στην Σούδα τις ημέρες των γιορτών , μένει στην περιοχή λόγω του πολέμου στην Ουκρανία. Αντίστοιχα κανείς δεν μπορεί να προβλέψει πώς θα επηρεάσουν αυτές οι εξελίξεις τις επιθετικές ορέξεις της Τουρκίας στο Αιγαίο και στην Κύπρο. </text:span></text:p>
      <text:p text:style-name="P11"/>
      <text:p text:style-name="P13"><text:span text:style-name="T2">Τα διλήμματα που βάζουν οι εκμεταλλευτές μας για να συνταχτούμε πότε με τον έναν και πότε με τον άλλο πόλο, αν δηλαδή θα στηρίζουμε τη Ρωσία ή τις ΗΠΑ και την Ε.Ε., όχι μόνο δεν λύνουν τα τεράστια προβλήματα που αντιμετωπίζουμε από την ακρίβεια και την πανδημία, αλλά τα μεγεθύνουν. Ο λαός μας μετρά πανάκριβα τις αρνητικές συνέπειες από την άνοδο της τιμής του πετρελαίου και του φυσικού αέριου, ο κίνδυνος να εκτιναχτούν οι τιμές στο ρεύμα και στα καύσιμα είναι πολύ μεγάλος. Την ίδια στιγμή που η ακρίβεια σαρώνει το λαϊκό εισόδημα και τα νοσοκομεία είναι στα όρια της κατάρρευσης η ελληνική κυβέρνηση συνεχίζει να δαπανά πάνω από 5 δις ευρώ το χρόνο, όπως έκαναν και οι προηγούμενες κυβερνήσεις του ΣΥΡΙΖΑ και του ΠΑΣΟΚ για στρατιωτικούς εξοπλισμούς που δεν έχουν καμία σχέση με την υπεράσπιση της άμυνας της χώρας αλλά αξιοποιούνται για τη στήριξη των ιμπεριαλιστικών σχεδιασμών του ΝΑΤΟ και της Ε.Ε. που αιματοκυλούν ολόκληρους λαούς.</text:span></text:p>
      <text:p text:style-name="P11"/>
      <text:p text:style-name="P11"><text:bookmark text:name="Bookmark"/></text:p>
      <text:p text:style-name="P13"><text:span text:style-name="T2">Τα συμφέροντα του λαού μας όχι μόνο δε βρίσκονται στην βαθύτερη εμπλοκή σ’ αυτούς τους δολοφονικούς σχεδιασμούς των ιμπεριαλιστών, αλλά στην άμεση απεμπλοκή από αυτούς. </text:span></text:p>
      <text:p text:style-name="P13"><text:span text:style-name="T2">Συντονιζόμαστε με εκατοντάδες συνδικαλιστικές οργανώσεις σε όλη την χώρα και καλούμε τα όλα τα σωματεία του Νομού Χανίων, τους φοιτητικούς συλλόγους, τους φορείς του λαϊκού κινήματος, να οργανώσουν την πάλη τους και να απαιτήσουν:</text:span></text:p>
      <text:p text:style-name="P11"/>
      <text:list xml:id="list1609635343671964810" text:style-name="WWNum1">
        <text:list-item>
          <text:p text:style-name="P15"><text:span text:style-name="T5">Να μην χρησιμοποιηθούν ευρωατλαντικές υποδομές από ελληνικό έδαφος για τις επιχειρήσεις στην Ουκρανία. Κανένας Έλληνας φαντάρος έξω από τα σύνορα της χώρας</text:span></text:p>
        </text:list-item>
      </text:list>
      <text:p text:style-name="P12"/>
      <text:list xml:id="list28591079" text:continue-numbering="true" text:style-name="WWNum1">
        <text:list-item>
          <text:p text:style-name="P15"><text:span text:style-name="T5">Να κλείσει τώρα η Βάση της Σούδας και <text:s/>όλες οι αμερικανοΝΑΤΟϊκές στρατιωτικές βάσεις στη χώρα.</text:span></text:p>
        </text:list-item>
      </text:list>
      <text:p text:style-name="P12"/>
      <text:list xml:id="list28607621" text:continue-numbering="true" text:style-name="WWNum1">
        <text:list-item>
          <text:p text:style-name="P15"><text:span text:style-name="T5">Οι εργαζόμενοι πρέπει και θα δυναμώσουν την πάλη για αποδέσμευση από τις ιμπεριαλιστικές ενώσεις του ΝΑΤΟ και της ΕΕ</text:span></text:p>
        </text:list-item>
      </text:list>
      <text:p text:style-name="P2"/>
      <text:p text:style-name="P4"><text:span text:style-name="T4">Επιτροπή Ειρήνης Χανίων</text:span></text:p>
      <text:p text:style-name="P4"><text:span text:style-name="T4">Σύλλογος Γυναικών Ν. Χανίων</text:span></text:p>
      <text:p text:style-name="P4"><text:span text:style-name="T4">Εργατικά Σωματεία Ν. Χανίων</text:span></text:p>
      <text:p text:style-name="P1"/>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Regular" style:font-pitch="variable" style:font-charset="x-symbol"/>
    <style:font-face style:name="Symbol" svg:font-family="Symbol" style:font-adornments="Κανονικά" style:font-family-generic="roman" style:font-pitch="variable" style:font-charset="x-symbol"/>
    <style:font-face style:name="Mangal1" svg:font-family="Mangal"/>
    <style:font-face style:name="Courier New" svg:font-family="'Courier New'" style:font-adornments="Κανονικά" style:font-family-generic="modern" style:font-pitch="fixed"/>
    <style:font-face style:name="Arial1" svg:font-family="Arial" style:font-family-generic="roman" style:font-pitch="variable"/>
    <style:font-face style:name="Calibri" svg:font-family="Calibri" style:font-family-generic="roman" style:font-pitch="variable"/>
    <style:font-face style:name="Segoe UI" svg:font-family="'Segoe UI'" style:font-family-generic="roman" style:font-pitch="variable"/>
    <style:font-face style:name="Tahoma" svg:font-family="Tahoma" style:font-family-generic="roman" style:font-pitch="variable"/>
    <style:font-face style:name="Arial" svg:font-family="Arial" style:font-family-generic="swiss" style:font-pitch="variable"/>
    <style:font-face style:name="F" svg:font-family="" style:font-family-generic="system" style:font-pitch="variable"/>
    <style:font-face style:name="Arial2" svg:font-family="Arial"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08%" style:text-autospace="ideograph-alpha" style:line-break="strict" style:writing-mode="lr-tb" style:font-independent-line-spacing="false">
        <style:tab-stops/>
      </style:paragraph-properties>
      <style:text-properties style:use-window-font-color="true" fo:font-size="11pt" fo:language="el" fo:country="GR" style:font-size-asian="11pt" style:language-asian="en" style:country-asian="US" style:font-size-complex="11pt" style:language-complex="ar" style:country-complex="SA"/>
    </style:default-style>
    <style:default-style style:family="paragraph">
      <style:paragraph-properties fo:margin-top="0cm" fo:margin-bottom="0.282cm" fo:line-height="108%" fo:hyphenation-ladder-count="no-limit" style:text-autospace="ideograph-alpha" style:punctuation-wrap="hanging" style:line-break="strict" style:tab-stop-distance="1.27cm" style:writing-mode="page"/>
      <style:text-properties style:use-window-font-color="true" style:font-name="Calibri" fo:font-size="11pt" fo:language="el" fo:country="GR" style:font-name-asian="SimSun"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default-outline-level="" style:list-style-name="" style:class="text">
      <style:paragraph-properties fo:margin-top="0cm" fo:margin-bottom="0.212cm" fo:line-height="100%" fo:orphans="0" fo:widows="0" fo:hyphenation-ladder-count="no-limit"/>
      <style:text-properties style:font-name="Tahoma" fo:font-size="8pt" style:font-size-asian="8pt" style:font-name-complex="Tahoma1" style:font-size-complex="8pt" fo:hyphenate="false" fo:hyphenation-remain-char-count="2" fo:hyphenation-push-char-count="2"/>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Balloon_20_Text" style:display-name="Balloon Text" style:family="paragraph" style:parent-style-name="Standard" style:default-outline-level="" style:list-style-name="">
      <style:paragraph-properties fo:margin-top="0cm" fo:margin-bottom="0cm" fo:line-height="100%"/>
      <style:text-properties style:font-name="Segoe UI" fo:font-size="9pt" style:font-size-asian="9pt" style:font-name-complex="Segoe UI1" style:font-size-complex="9pt"/>
    </style:style>
    <style:style style:name="Default_20_Paragraph_20_Font" style:display-name="Default Paragraph Font" style:family="text"/>
    <style:style style:name="Σώμα_20_κειμένου_20_Char1" style:display-name="Σώμα κειμένου Char1" style:family="text">
      <style:text-properties style:font-name="Tahoma" fo:font-size="8pt" style:font-size-asian="8pt" style:font-name-complex="Tahoma1" style:font-size-complex="8pt"/>
    </style:style>
    <style:style style:name="Σώμα_20_κειμένου_20_Char" style:display-name="Σώμα κειμένου Char" style:family="text" style:parent-style-name="Default_20_Paragraph_20_Font"/>
    <style:style style:name="Κείμενο_20_πλαισίου_20_Char" style:display-name="Κείμενο πλαισίου Char" style:family="text" style:parent-style-name="Default_20_Paragraph_20_Font">
      <style:text-properties style:font-name="Segoe UI" fo:font-size="9pt" style:font-size-asian="9pt" style:font-name-complex="Segoe UI1" style:font-size-complex="9pt"/>
    </style:style>
    <style:style style:name="ListLabel_20_1" style:display-name="ListLabel 1" style:family="text">
      <style:text-properties style:font-name-complex="Courier New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54cm" fo:margin-bottom="2.54cm" fo:margin-left="2.251cm" fo:margin-right="2.247cm" style:writing-mode="lr-tb" style:layout-grid-color="#c0c0c0" style:layout-grid-lines="38"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tsiftis</meta:initial-creator>
    <dc:creator>Manolis</dc:creator>
    <meta:editing-cycles>2</meta:editing-cycles>
    <meta:print-date>2022-03-01T19:57:00</meta:print-date>
    <meta:creation-date>2022-03-01T20:03:00</meta:creation-date>
    <dc:date>2022-03-01T20:03:00</dc:date>
    <meta:editing-duration>P0D</meta:editing-duration>
    <meta:generator>OpenOffice/4.1.7$Win32 OpenOffice.org_project/417m1$Build-9800</meta:generator>
    <meta:document-statistic meta:table-count="0" meta:image-count="0" meta:object-count="0" meta:page-count="2" meta:paragraph-count="19" meta:word-count="714" meta:character-count="4579"/>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